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P1" style:family="paragraph" style:parent-style-name="normal" style:master-page-name="Standard">
      <style:paragraph-properties style:page-number="1"/>
    </style:style>
    <style:style style:name="T1" style:family="text">
      <style:text-properties style:font-name="Arial Unicode MS" style:font-name-asian="Arial Unicode MS1" style:font-name-complex="Arial Unicode MS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第一關</text:span></text:p>
      <text:p text:style-name="normal"><text:span text:style-name="T1">歡迎來到太平國小</text:span></text:p>
      <text:p text:style-name="normal"><text:span text:style-name="T1">我們這關叫做：智慧太平X英創未來</text:span></text:p>
      <text:p text:style-name="normal"><text:span text:style-name="T1">第一關：cutebot單字任務大冒險</text:span></text:p>
      <text:p text:style-name="normal"><text:span text:style-name="T1">1.我們用這個遙控器，控制cutebot小跑車</text:span></text:p>
      <text:p text:style-name="normal"><text:span text:style-name="T1">2.從前方多次吸取字母之後</text:span></text:p>
      <text:p text:style-name="normal"><text:span text:style-name="T1">3.回來湊好完整一個英文單字之後就完成囉！</text:span></text:p>
      <text:p text:style-name="normal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TW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TW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normal" style:family="paragraph" style:default-outline-level="">
      <style:paragraph-properties fo:line-height="115%"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normal" style:default-outline-level="" style:class="text">
      <style:paragraph-properties fo:margin-top="0.706cm" fo:margin-bottom="0.212cm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normal" style:default-outline-level="" style:class="text">
      <style:paragraph-properties fo:margin-top="0.635cm" fo:margin-bottom="0.212cm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normal" style:default-outline-level="" style:class="text">
      <style:paragraph-properties fo:margin-top="0.564cm" fo:margin-bottom="0.141cm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normal" style:default-outline-level="" style:class="text">
      <style:paragraph-properties fo:margin-top="0.494cm" fo:margin-bottom="0.141cm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normal" style:default-outline-level="" style:class="text">
      <style:paragraph-properties fo:margin-top="0.423cm" fo:margin-bottom="0.141cm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normal" style:default-outline-level="" style:class="text">
      <style:paragraph-properties fo:margin-top="0.423cm" fo:margin-bottom="0.141cm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normal" style:default-outline-level="" style:class="chapter">
      <style:paragraph-properties fo:margin-top="0cm" fo:margin-bottom="0.106cm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normal" style:default-outline-level="" style:class="chapter">
      <style:paragraph-properties fo:margin-top="0cm" fo:margin-bottom="0.564cm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12T16:48:16.859000000</dc:date>
    <meta:editing-duration>PT2M36S</meta:editing-duration>
    <meta:editing-cycles>1</meta:editing-cycles>
    <meta:document-statistic meta:table-count="0" meta:image-count="0" meta:object-count="0" meta:page-count="1" meta:paragraph-count="7" meta:word-count="87" meta:character-count="102" meta:non-whitespace-character-count="102"/>
    <meta:generator>NDC_ODF_Application_Tools/2.0.4$Windows_X86_64 LibreOffice_project/ace8b54cb4771cd6636f2ccb1aac7c9dad875112</meta:generator>
  </office:meta>
</office:document-meta>
</file>